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stem-ui" svg:font-family="system-ui, apple-system, 'Segoe UI', Roboto, 'Helvetica Neue', 'Noto Sans', 'Liberation Sans', Arial, sans-serif, 'Apple Color Emoji', 'Segoe UI Emoji', 'Segoe UI Symbol', 'Noto Color Emoji'"/>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cm" fo:margin-bottom="0.212cm" fo:orphans="2" fo:widows="2"/>
    </style:style>
    <style:style style:name="P2" style:family="paragraph" style:parent-style-name="Heading_20_1">
      <style:text-properties fo:color="#0f4c82" fo:font-weight="bold"/>
    </style:style>
    <style:style style:name="P3" style:family="paragraph" style:parent-style-name="Heading_20_1">
      <style:paragraph-properties fo:margin-left="0cm" fo:margin-right="0cm" fo:margin-top="0cm" fo:margin-bottom="0.212cm" fo:line-height="120%" fo:orphans="2" fo:widows="2" fo:text-indent="0cm" style:auto-text-indent="false"/>
      <style:text-properties fo:font-variant="normal" fo:text-transform="none" fo:color="#212529" style:font-name="system-ui" fo:font-size="12pt" fo:letter-spacing="normal" fo:font-style="normal" fo:font-weight="bold"/>
    </style:style>
    <style:style style:name="T1" style:family="text">
      <style:text-properties fo:font-variant="normal" fo:text-transform="none" fo:color="#212529" style:font-name="system-ui" fo:font-size="12pt" fo:letter-spacing="normal" fo:font-style="normal" fo:font-weight="bold"/>
    </style:style>
    <style:style style:name="T2" style:family="text">
      <style:text-properties fo:font-variant="normal" fo:text-transform="none" fo:color="#212529" style:font-name="system-ui" fo:font-size="12pt" fo:letter-spacing="normal" fo:font-style="normal" fo:font-weight="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h text:style-name="P2" text:outline-level="1"><text:s text:c="12"/>Zásady ochrany osobních údajů</text:h>
      <text:h text:style-name="P3" text:outline-level="1">Podmínky ochrany osobních údajů</text:h>
      <text:p text:style-name="P1"><text:span text:style-name="Strong_20_Emphasis"><text:span text:style-name="T1">Správce: MyBoxio </text:span></text:span><text:span text:style-name="T2"><text:line-break/></text:span><text:span text:style-name="Strong_20_Emphasis"><text:span text:style-name="T1">Sídlo:</text:span></text:span><text:span text:style-name="T2"> žebětínek 19 Brno 621 00<text:line-break/></text:span><text:span text:style-name="Strong_20_Emphasis"><text:span text:style-name="T1">E-mail: myboxio@seznam.cz</text:span></text:span><text:span text:style-name="T2"><text:line-break/><text:line-break/></text:span><text:span text:style-name="Strong_20_Emphasis"><text:span text:style-name="T1">Informace ke zpracování osobních dat</text:span></text:span><text:span text:style-name="T2"><text:line-break/>MyBoxio . se sídlem Žebětínek 19 <text:s/>621 00 Brno, IČ 61445347 dbá na ochranu osobních údajů, které nám předáváte. Je důležité, abyste věděli, že osobní údaje, které nám poskytujete zpracováváme zodpovědně, transparentně a v souladu s Nařízením Evropského parlamentu a Rady (EU) 2016/679. Máte nárok požádat o informace o evidovaných osobních údajích, jejich opravu, výmaz, pokud jsou uděleny na základě Vašeho souhlasu. Pokud dochází k automatizovanému zpracování, máte právo na přenositelnost údajů a nebýt předmětem rozhodnutí založeného výhradně na tomto rozhodování. Jakékoliv dotazy a žádostí týkající se zpracování Vašich osobních údajů můžete zaslat písemně na adresu sídla společnosti.</text:span></text:p>
      <text:p text:style-name="P1"><text:span text:style-name="Strong_20_Emphasis"><text:span text:style-name="T1">Zabezpečení Vašich osobních dat</text:span></text:span><text:span text:style-name="T2"><text:line-break/>MyBoxio <text:s/>dbá na bezpečnost osobních dat, které nám předáváte. Přijali jsme vhodná technická a organizační opatření, abychom Vaše data dostatečně chránili s ohledem na závažnost jejich zpracování. K Vašim osobním údajům, které jsme od Vás získali, nemá přístup žádná neoprávněná osoba a nepředáváme je bez Vašeho souhlasu dalším subjektům pro další zpracování, pokud to nevyžaduje zákon, nebo ochrana našich právních zájmů.</text:span></text:p>
      <text:p text:style-name="P1"><text:span text:style-name="Strong_20_Emphasis"><text:span text:style-name="T1">Právo na informace</text:span></text:span><text:span text:style-name="T2"><text:line-break/>Vaším právem je požádat správce o informace, jaké osobní údaje a v jakém rozsahu a pro jaký účel o Vás zpracováváme. Tyto informace Vám poskytneme zdarma ve lhůtě nejpozději 30 dnů, v mimořádných situacích pak nejpozději ve lhůtě 90 dnů. O prodloužení lhůty v mimořádných případech Vás budeme včas informovat. Pokud budete požadovat sdělení informací, které o Vás evidujeme, budeme nejprve potřebovat ověřit, že jste skutečně osoba, které náleží tato informace. Ve Vaší žádosti tedy uveďte dostatečnou identifikaci Vaší osoby. V případě potřeby máme právo vyžádat si doplňující informace k Vaší identifikaci, než Vám poskytneme osobní údaje, které o Vaší osobě zpracováváme.<text:line-break/><text:line-break/>Naším právem pak je odůvodněně zamítnout požadavky na informace, které jsou bezdůvodné, nepřiměřeně se opakují, případně jejich získání vyžaduje nepřiměřené úsilí nebo by byly obtížně získatelné (typicky ze záložních systémů, archiválií apod.).</text:span></text:p>
      <text:p text:style-name="P1"><text:span text:style-name="Strong_20_Emphasis"><text:span text:style-name="T1">Právo na přenositelnost údajů</text:span></text:span><text:span text:style-name="T2"><text:line-break/>Máte právo získat osobní údaje, které o vás evidujeme, ve strukturovaném, běžně používaném a strojově čitelném formátu. Na základě Vaší žádosti mohou být tato data předána jinému správci. Aktualizace údajů, právo na opravu. Jelikož se mohou osobní údaje </text:span><text:soft-page-break/><text:span text:style-name="T2">v průběhu času měnit (například změna příjmení), budeme rádi, pokud nás informujete, že u Vás nastala nějaká změna, abychom Vaše osobní údaje měli aktuální a nedocházelo k případným omylům. Podání informace o změně údajů je nezbytně nutné, abychom mohli řádně vykonávat svoji činnost správce. S tím souvisí i Vaše právo na opravu osobních údajů, které o Vás evidujeme. Pokud zjistíte, že naše údaje již nejsou aktuální, máte právo požadovat jejich opravu.</text:span></text:p>
      <text:p text:style-name="P1"><text:span text:style-name="Strong_20_Emphasis"><text:span text:style-name="T1">Námitky</text:span></text:span><text:span text:style-name="T2"><text:line-break/>Pokud se domníváte, že Vaše osobní údaje nezpracováváme v souladu s platnou legislativou ČR a Unie, máte právo vznést námitku a my následně prověříme oprávněnost Vašeho požadavku. V okamžiku podání námitky bude zpracování Vašich osobních údajů omezeno, dokud nebude ověřeno, zda je námitka oprávněná. Informujeme Vás, že Vaším právem je obrátit se také s námitkou proti zpracovávaným osobním údajům, které o Vás zpracováváme na příslušný dozorový Úřad pro ochranu osobních údajů na adrese:<text:line-break/><text:line-break/></text:span><text:span text:style-name="Strong_20_Emphasis"><text:span text:style-name="T1">Úřad pro ochranu osobních údajů<text:line-break/>Pplk. Sochora 27<text:line-break/>170 00 Praha 7</text:span></text:span></text:p>
      <text:p text:style-name="P1"><text:span text:style-name="Strong_20_Emphasis"><text:span text:style-name="T1">Právo na omezení zpracování</text:span></text:span><text:span text:style-name="T2"><text:line-break/>Máte právo na omezení zpracování Vašich osobních údajů v případě, že se domníváte, že takto evidované nejsou přesné, případně je zpracováváme protiprávně a dále pokud se domníváte, že tyto údaje již nepotřebujeme pro účely jejich zpracování.</text:span></text:p>
      <text:p text:style-name="P1"><text:span text:style-name="Strong_20_Emphasis"><text:span text:style-name="T1">Právo na výmaz</text:span></text:span><text:span text:style-name="T2"><text:line-break/>Pokud jste nám někdy udělili souhlas se zpracováním svých osobních údajů (například emailová adresa v rámci zasílaného newsletteru), máte právo jej kdykoli odvolat a my údaje, které zpracováváme výhradně na základě Vašeho souhlasu, máme povinnost vymazat. Právo na výmaz se nevztahuje na zpracovávané údaje v rámci povinnosti plnění smlouvy, zákonných důvodů či oprávněných zájmů. Pokud jsou některá Vaše data uchovávána v záložních systémech, které automatizovaně zajišťují odolnost všech našich systémů a plní funkci ochrany ztráty dat pro případy havárií, není v našich silách vymazat tyto data i ze záložních systémů a nezřídka to není ani technicky proveditelné. Nicméně tato data nejsou dále nijak aktivně zpracovávána a nebudou sloužit k dalším účelům zpracování.</text:span></text:p>
      <text:p text:style-name="P1"><text:span text:style-name="Strong_20_Emphasis"><text:span text:style-name="T1">Kam se můžete obrátit</text:span></text:span><text:span text:style-name="T2"><text:line-break/>Se svými dotazy na ochranu osobních údajů se můžete také obracet na email <text:s/>myboxio@seznam.cz <text:line-break/><text:line-break/></text:span></text:p>
      <text:p text:style-name="P1"><text:span text:style-name="Strong_20_Emphasis"><text:span text:style-name="T1">Webové stránky – soubory protokolů</text:span></text:span><text:span text:style-name="T2"><text:line-break/>Pokud přistoupíte na naše webové stránky a prohlížíte si je, zpracováváme následující protokolové soubory a ukládáme je na našich serverech. Mezi informace, které ukládáme patří:<text:line-break/>· Vaše IP adresa<text:line-break/>· Otevíraná stránka našeho webu<text:line-break/></text:span><text:soft-page-break/><text:span text:style-name="T2">· Kód odpovědi http<text:line-break/>· Identifikace Vašeho prohlížeče<text:line-break/><text:line-break/>Tyto informace zpracováváme po dobu maximálně jednoho roku a pouze pro účely naší právní ochrany.</text:span></text:p>
      <text:p text:style-name="P1"><text:span text:style-name="Strong_20_Emphasis"><text:span text:style-name="T1">Soubory cookie</text:span></text:span><text:span text:style-name="T2"><text:line-break/>Když navštívíte naše webové stránky, jste informováni, že využíváme technologie ke shromažďování a ukládání informací pomocí souborů cookie do Vašeho zařízení. Soubory cookie jsou malé textové soubory, které nikam neodesíláme, tyto soubory můžete z prohlížeče odstranit nebo jejich využití zakázat úplně. Soubory cookie neshromažďují žádné Vaše osobní údaje, bez těchto souborů však nedokážeme zajistit plnohodnotnou funkčnost webových stránek.</text:span></text:p>
      <text:p text:style-name="P1"><text:span text:style-name="Strong_20_Emphasis"><text:span text:style-name="T1">Analýza a statistiky</text:span></text:span><text:span text:style-name="T2"><text:line-break/>Webové stránky monitorujeme a analyzujeme pomocí analytických služeb. Žádné z údajů, které pomocí této služby analyzujeme nejsou Vašimi osobními údaji. Pomocí této služby zjišťujeme návštěvnost a geografické údaje, informace o prohlížeči a operačním systému, ze kterého na naše webové stránky přistupujete. Všechny tyto informace, využíváme pro marketingové účely, pro účely dalšího zlepšování webových stránek a obsahu a také pro účely právní ochrany.</text:span></text:p>
      <text:p text:style-name="P1"><text:span text:style-name="Strong_20_Emphasis"><text:span text:style-name="T1"/></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stem-ui" svg:font-family="system-ui, apple-system, 'Segoe UI', Roboto, 'Helvetica Neue', 'Noto Sans', 'Liberation Sans', Arial, sans-serif, 'Apple Color Emoji', 'Segoe UI Emoji', 'Segoe UI Symbol', 'Noto Color Emoji'"/>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s" fo:country="CZ"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cs" fo:country="CZ"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Arial1" style:font-size-complex="24pt" style:font-weight-complex="bold"/>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6-16T12:32:46.55</meta:creation-date>
    <meta:document-statistic meta:table-count="0" meta:image-count="0" meta:object-count="0" meta:page-count="3" meta:paragraph-count="13" meta:word-count="882" meta:character-count="6087"/>
    <dc:date>2026-06-16T12:43:32.73</dc:date>
    <meta:editing-duration>PT10M47S</meta:editing-duration>
    <meta:editing-cycles>1</meta:editing-cycles>
    <meta:generator>OpenOffice/4.1.15$Win32 OpenOffice.org_project/4115m2$Build-9813</meta:generator>
  </office:meta>
</office:document-meta>
</file>